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005ee8"/>
    </style:style>
    <style:style style:name="P2" style:family="paragraph" style:parent-style-name="Standard">
      <style:paragraph-properties fo:text-align="center" style:justify-single-word="false"/>
      <style:text-properties officeooo:paragraph-rsid="00047d91"/>
    </style:style>
    <style:style style:name="P3" style:family="paragraph" style:parent-style-name="Standard">
      <style:paragraph-properties fo:text-align="center" style:justify-single-word="false"/>
      <style:text-properties fo:font-weight="bold" officeooo:paragraph-rsid="00047d91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weight="bold" officeooo:paragraph-rsid="00005ee8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bold" officeooo:paragraph-rsid="00012a1c" style:font-weight-asian="bold" style:font-weight-complex="bold"/>
    </style:style>
    <style:style style:name="P6" style:family="paragraph" style:parent-style-name="Standard">
      <style:text-properties officeooo:paragraph-rsid="00005ee8"/>
    </style:style>
    <style:style style:name="P7" style:family="paragraph" style:parent-style-name="Standard">
      <style:text-properties officeooo:paragraph-rsid="00012a1c"/>
    </style:style>
    <style:style style:name="P8" style:family="paragraph" style:parent-style-name="Standard">
      <style:text-properties officeooo:paragraph-rsid="00047d91"/>
    </style:style>
    <style:style style:name="P9" style:family="paragraph" style:parent-style-name="Standard">
      <style:text-properties officeooo:rsid="00047d91" officeooo:paragraph-rsid="00047d91"/>
    </style:style>
    <style:style style:name="P10" style:family="paragraph" style:parent-style-name="Standard">
      <style:paragraph-properties fo:text-align="justify" style:justify-single-word="false"/>
      <style:text-properties style:font-name="Liberation Serif" fo:font-size="12pt" officeooo:paragraph-rsid="00070c68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officeooo:paragraph-rsid="00012a1c"/>
    </style:style>
    <style:style style:name="P12" style:family="paragraph" style:parent-style-name="Standard">
      <style:text-properties officeooo:paragraph-rsid="00026589"/>
    </style:style>
    <style:style style:name="T1" style:family="text">
      <style:text-properties officeooo:rsid="00047d91"/>
    </style:style>
    <style:style style:name="T2" style:family="text">
      <style:text-properties officeooo:rsid="00012a1c"/>
    </style:style>
    <style:style style:name="T3" style:family="text">
      <style:text-properties fo:font-weight="normal" officeooo:rsid="000e8ea0" style:font-name-asian="Bookman Old Style" style:font-weight-asian="normal" style:font-name-complex="Bookman Old Style" style:font-weight-complex="normal"/>
    </style:style>
    <style:style style:name="T4" style:family="text">
      <style:text-properties fo:font-weight="normal" officeooo:rsid="00047d91" style:font-name-asian="Bookman Old Style" style:font-weight-asian="normal" style:font-name-complex="Bookman Old Style" style:font-weight-complex="normal"/>
    </style:style>
    <style:style style:name="T5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3">MODULO PER LA MANIFESTAZIONE Dl INTERESSE <text:span text:style-name="T1">VOLTO ALLA PRESA IN LOCAZIONE DI BENI DI PROPRIETA’ DEL COMUNE DI LURATE CACCIVIO</text:span></text:p>
      <text:p text:style-name="P2"/>
      <text:p text:style-name="P2"/>
      <text:p text:style-name="P2"/>
      <text:p text:style-name="P6">Oggetto: Avviso di manifestazione d’interesse a<text:span text:style-name="T1">lla presa in locazione di aree comunali.</text:span></text:p>
      <text:p text:style-name="P6"/>
      <text:p text:style-name="P7"><text:s/>Il sottoscritto …………………………………………….nato il……………………………………..</text:p>
      <text:p text:style-name="P7"><text:s/>a residente in………………………………….. alla via ………………………………..n…………<text:span text:style-name="T2">.</text:span></text:p>
      <text:p text:style-name="P8"><text:span text:style-name="T1">per conto proprio o <text:s/></text:span>in qualità di ……………………… <text:span text:style-name="T1">della ditta …………………………..</text:span></text:p>
      <text:p text:style-name="P8">con sede…………………………………………….. in <text:s/>via………………………………….</text:p>
      <text:p text:style-name="P9">c.f. ………………………………………. p.iva…………………………………………………..</text:p>
      <text:p text:style-name="P8"><text:s/>Tel. …………………………….fax……………………... P.E.C. …………………………...</text:p>
      <text:p text:style-name="P6"/>
      <text:p text:style-name="P4">MANIFESTA</text:p>
      <text:p text:style-name="P6"/>
      <text:p text:style-name="P10">il proprio interesse a<text:span text:style-name="T1">lla presa in locazione del terreno di cui </text:span><text:span text:style-name="T3">di mq. 1.800 identificato catastalmente ai mapp. 6666 e 6669 foglio logico 9 <text:s/>sito in via Repubblica</text:span><text:span text:style-name="T4">,</text:span>e dichiara sin d’ora di essere in <text:s/>possesso dei requisiti di ordine generale e speciale previsti dall’Avviso per la manifestazione di interesse </text:p>
      <text:p text:style-name="P7"/>
      <text:p text:style-name="P5">AUTORIZZA </text:p>
      <text:p text:style-name="P7"/>
      <text:p text:style-name="P11">l’invio delle comunicazioni inerenti al presente procedimento al seguente indirizzo di <text:s/><text:span text:style-name="T5">p.e.c……………………………………..</text:span>.<text:span text:style-name="T5">e-mail …………………………………...</text:span> ai sensi e per gli effetti del D.lgs. n. 196/2003, la raccolta dei dati personali che saranno trattati con e senza l’ausilio di strumenti elettronici per l’espletamento delle attività relative al presente procedimento ed alla connessa procedura</text:p>
      <text:p text:style-name="P7"/>
      <text:p text:style-name="P7"/>
      <text:p text:style-name="P12"><text:s/>Luogo e data Firma</text:p>
      <text:p text:style-name="P12"/>
      <text:p text:style-name="P12">(il presente documento potrà essere sottoscritto <text:s/>anche con firma digitale)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Si allega copia fotostatica del documento di riconoscimento del sottoscrittore, in corso di validità. 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1-12T12:33:37.224000000</meta:creation-date>
    <dc:date>2026-08-24T08:18:00.420616000</dc:date>
    <meta:editing-duration>PT37M5S</meta:editing-duration>
    <meta:editing-cycles>8</meta:editing-cycles>
    <meta:generator>LibreOffice/6.1.5.2$Windows_x86 LibreOffice_project/90f8dcf33c87b3705e78202e3df5142b201bd805</meta:generator>
    <meta:document-statistic meta:table-count="0" meta:image-count="0" meta:object-count="0" meta:page-count="1" meta:paragraph-count="15" meta:word-count="193" meta:character-count="1449" meta:non-whitespace-character-count="1258"/>
  </office:meta>
</office:document-meta>
</file>